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losse asbesthoudende plankjes en buizen, Prinses Beatrixlaan 37, 3155TH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ugustus 2026 is een sloopmelding ontvangen waarvoor geen vergunningsplicht geldt voor de locatie Prinses Beatrixlaan 37, 3155TH Maasland. De melding is geregistreerd onder zaaknummer Z2026-00000656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4042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56</meta:user-defined>
    <meta:user-defined meta:name="DCTERMS.abstract">Betreft: Melding op locatie Prinses Beatrixlaan 37, 3155TH Maasland</meta:user-defined>
    <dc:language>nl</dc:language>
    <meta:user-defined meta:name="OVERHEIDop.locatietype/OVERHEIDop.gebiedsmarkering">Vlak</meta:user-defined>
    <meta:user-defined meta:name="DC.title">Sloopmelding voor het verwijderen van losse asbesthoudende plankjes en buizen, Prinses Beatrixlaan 37, 3155TH Maas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73</meta:user-defined>
    <meta:user-defined meta:name="OVERHEIDop.GmbID/DC.identifier">gmb-2026-404273</meta:user-defined>
    <meta:user-defined meta:name="OVERHEIDop.versieInformatie"/>
  </office:meta>
</office:document-meta>
</file>