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uurtfeest op 26 september 2026, Mgr. Nolenslaan 10 en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ugustus 2026 is een melding evenement ontvangen voor de locatie Mgr. Nolenslaan 10 en 11. De melding is geregistreerd onder zaaknummer Z2026-00008235. De melding betreft Buurtfeest op 26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2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42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8235</meta:user-defined>
    <meta:user-defined meta:name="DCTERMS.abstract">Betreft: melding op locatie Mgr. Nolenslaan 10 en 11</meta:user-defined>
    <dc:language>nl</dc:language>
    <meta:user-defined meta:name="OVERHEIDop.locatietype/OVERHEIDop.gebiedsmarkering">Punt</meta:user-defined>
    <meta:user-defined meta:name="DC.title">Melding Buurtfeest op 26 september 2026, Mgr. Nolenslaan 10 en 1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70</meta:user-defined>
    <meta:user-defined meta:name="OVERHEIDop.GmbID/DC.identifier">gmb-2026-404270</meta:user-defined>
    <meta:user-defined meta:name="OVERHEIDop.versieInformatie"/>
  </office:meta>
</office:document-meta>
</file>