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iduinstraat 41-2 1058S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bergingen naar verblijfsruimte en deze ruimte bij de woning betrekken en het realiseren van een trap</text:p>
            <text:p text:style-name="common-al">Zaakadres: Leiduinstraat 41-2 1058SH Amsterdam</text:p>
            <text:p text:style-name="common-al">Datum ontvangst: 17-08-2026</text:p>
            <text:p text:style-name="common-al">Zaaknummer: Z2026-036475</text:p>
            <text:p text:style-name="common-al">DSO-nummer: 202608170063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2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475</meta:user-defined>
    <meta:user-defined meta:name="DCTERMS.abstract">het omzetten van bergingen naar verblijfsruimte en deze ruimte bij de woning betrekken en het realiseren van een 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eiduinstraat 41-2 1058SH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63</meta:user-defined>
    <meta:user-defined meta:name="OVERHEIDop.GmbID/DC.identifier">gmb-2026-404263</meta:user-defined>
    <meta:user-defined meta:name="OVERHEIDop.versieInformatie"/>
  </office:meta>
</office:document-meta>
</file>