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erinzagelegging besluit tot vestiging voorkeursrecht Stationsomgeving Zaltbommel</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Zaltbommel maakt ingevolge artikel 16.32b van de Omgevingswet bekend dat zij op 25 augustus 2026 een voorkeursrecht heeft gevestigd op grond van het bepaalde in artikel 9.1 lid 2 van de Omgevingswet. Het voorkeursrecht is gevestigd op de percelen aan Oude stationsweg 71 en 71a te Zaltbommel. </text:p>
            <text:p text:style-name="al"/>
            <text:p text:style-name="al">Het college geeft met deze publicatie kennis van de terinzagelegging van dit besluit. </text:p>
            <text:p text:style-name="al"/>
            <text:p text:style-name="al">
            <text:span text:style-name="nadrukvet">Gevolgen</text:span>
          </text:p>
            <text:p text:style-name="al">Het besluit van het college treedt ingevolge artikel 16.82a in werking getreden op het tijdstip van inschrijving in de openbare registers. De inschrijving in de openbare registers vindt plaats op 27 augustus 2026. De vestiging heeft tot gevolg dat na inwerkingtreding van het besluit de eigenaren en beperkt gerechtigden van de gronden waarop een voorkeursrecht is gevestigd, wanneer zij die gronden respectievelijk de beperkte rechten daarop wensen te vervreemden, deze eerst aan de gemeente te koop moeten aanbieden.</text:p>
            <text:p text:style-name="al"/>
            <text:p text:style-name="al">
            <text:span text:style-name="nadrukvet">Duur van het voorkeursrecht</text:span>
          </text:p>
            <text:p text:style-name="al">Dit besluit van het college treedt ingevolge artikel 16.82a in werking op het tijdstip van inschrijving in de openbare registers. De inschrijving in de openbare registers vindt plaats op 27 augustus 2026. De voorkeursrecht beschikking geldt voor een periode van drie maanden, te rekenen vanaf de dag van inwerkingtreding van de voorkeursrechtbeschikking. </text:p>
            <text:p text:style-name="al">Het besluit van het college bevat tevens een voorstel aan de raad van de gemeente Zaltbommel tot het nemen van een opvolgende voorkeursrechtbeschikking door de raad op grond van het bepaalde in artikel 9.1 lid 1 sub c van de Omgevingswet. Als de raad dat besluit neemt, wordt de periode van drie maanden verlengd met vijf jaar. </text:p>
            <text:p text:style-name="al"/>
            <text:p text:style-name="al">
            <text:span text:style-name="nadrukvet">Ter inzage</text:span>
          </text:p>
            <text:p text:style-name="al">De eigenaar en beperkt gerechtigde van deze percelen ontvangen ieder afzonderlijk, per aangetekende brief, bericht over de inhoud van dit besluit en de gevolgen hiervan. Het collegebesluit met de kaart en de lijst van betrokken gronden en het conceptraadsvoorstel, ligt gedurende zes weken, van 28 augustus 2026 tot en met 9 oktober 2026 tijdens kantooruren ter inzage in het stadskantoor, Hogeweg 11 te Zaltbommel. Het inzien van de stukken kan op werkdagen tussen 09:00 uur en 17.00 uur.</text:p>
            <text:p text:style-name="al"/>
            <text:p text:style-name="al">
            <text:span text:style-name="nadrukvet">Zienswijzen</text:span>
          </text:p>
            <text:p text:style-name="al">Binnen drie maanden dient de gemeenteraad de voorlopige voorkeursrecht te bestendigen. Op grond van artikel 4:8 van de Algemene wet bestuursrecht (Awb) worden belanghebbenden in de gelegenheid gesteld om gedurende een termijn van vier weken, ingaande op 28 augustus 2026 en eindigende op 24 september 2026, hun zienswijzen over het raadsvoorstel schriftelijk, danwel mondeling, naar voren te brengen. Schriftelijke zienswijzen kunnen worden gericht aan de gemeenteraad van de gemeente, postbus 10.002, 5300 DA Zaltbommel, onder vermelding van her zaaknummer 1603120 Mondeling kunnen belanghebbenden hun zienswijze kenbaar maken aan de raad via D. Eijsbouts via het telefoonnummer 14 0418.</text:p>
            <text:p text:style-name="al"/>
            <text:p text:style-name="al">
            <text:span text:style-name="nadrukvet">Bezwaar en voorlopige voorziening</text:span>
          </text:p>
            <text:p text:style-name="al">Belanghebbenden kunnen bezwaar maken tegen het besluit van het college. Ingevolge de Awb kunnen belanghebbenden gedurende een termijn van zes weken, ingaande de dag nadat dit besluit bekend is gemaakt in het Gemeenteblad, bij het college van burgemeester en wethouders tegen voormeld besluit een bezwaarschrift indienen.</text:p>
            <text:p text:style-name="al"/>
            <text:p text:style-name="al">Het bezwaarschrift moet worden ondertekend en moet tenminste bevatten:</text:p>
            <text:p text:style-name="al">1. De naam en adres van de indiener;</text:p>
            <text:p text:style-name="al">2. De dagtekening;</text:p>
            <text:p text:style-name="al">3. Een omschrijving van het besluit waartegen het bezwaar gericht is;</text:p>
            <text:p text:style-name="al">4. De gronden van het bezwaar.</text:p>
            <text:p text:style-name="al"/>
            <text:p text:style-name="al">Het bezwaarschrift kan tot en met 8 oktober 2026 aan het college van de gemeente Zaltbommel, Cluster Intern Advies Secretariaat van de Algemene bezwaarschriftencommissie, postbus 10.002, 5300 DA Zaltbommel worden gezonden.</text:p>
            <text:p text:style-name="al"/>
            <text:p text:style-name="al">Het indienen van een bezwaarschrift schorst de werking van het voorkeursrecht niet. Als een belanghebbende een bezwaar heeft ingediend heeft de belanghebbende ook de mogelijkheid om een verzoek om voorlopige voorziening in te dienen bij de rechtbank Gelderland te Arnhem. Een voorlopige voorziening houdt in dat de rechtbank wordt gevraagd om de gevolgen van het besluit op te schorten. De voorlopige voorziening kan worden toegestuurd aan de rechtbank Gelderland, afdeling bestuursrecht, postbus 9030, 6800 EM Arnhem.</text:p>
            <text:p text:style-name="al"/>
            <text:p text:style-name="al">Zaltbommel, </text:p>
            <text:p text:style-name="al">25 augustus 2026 </text:p>
            <text:p text:style-name="al">Burgemeester en wethouders van de gemeente Zaltbomme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42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ltbommel</meta:user-defined>
    <meta:user-defined meta:name="OVERHEID.Informatietype/DC.type">officiële publicatie</meta:user-defined>
    <meta:user-defined meta:name="OVERHEIDop.Rubriek/DC.type">ander besluit van algemene strekking</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DC.source">Omgevingswet]|[https://wetten.overheid.nl/BWBR0037885/2026-07-01</meta:user-defined>
    <meta:user-defined meta:name="DCTERMS.abstract">Het college van burgemeester en wethouders van de gemeente Zaltbommel maakt bekend dat zij op 25 augustus 2026 een voorkeursrecht heeft gevestigd. Het voorkeursrecht is gevestigd op de percelen aan Oude stationsweg 71 en 71a te Zaltbommel. </meta:user-defined>
    <meta:user-defined meta:name="DCTERMS.alternative">Kennisgeving terinzagelegging besluit tot vestiging voorkeursrecht Stationsomgeving Zaltbommel</meta:user-defined>
    <dc:language>nl</dc:language>
    <meta:user-defined meta:name="OVERHEIDop.locatietype/OVERHEIDop.gebiedsmarkering">Adres</meta:user-defined>
    <meta:user-defined meta:name="OVERHEIDop.locatietype/OVERHEIDop.gebiedsmarkering">Adres</meta:user-defined>
    <meta:user-defined meta:name="DC.title">Kennisgeving terinzagelegging besluit tot vestiging voorkeursrecht Stationsomgeving Zaltbommel</meta:user-defined>
    <meta:user-defined meta:name="DCTERMS.W3CDTF/DCTERMS.available">2026-08-27</meta:user-defined>
    <meta:user-defined meta:name="OVERHEIDop.externeBijlage">Collegebesluit|exb-2026-30264</meta:user-defined>
    <meta:user-defined meta:name="OVERHEIDop.externeBijlage">bijlagen collegebesluit|exb-2026-30265</meta:user-defined>
    <meta:user-defined meta:name="OVERHEIDop.externeBijlage">Concept raadsvoorstel|exb-2026-30266</meta:user-defined>
    <meta:user-defined meta:name="OVERHEIDop.externeBijlage">Bijlagen raadsvoorstel|exb-2026-30267</meta:user-defined>
    <meta:user-defined meta:name="DCTERMS.W3CDTF/OVERHEIDop.jaargang">2026</meta:user-defined>
    <meta:user-defined meta:name="OVERHEIDop.publicationIssue">404259</meta:user-defined>
    <meta:user-defined meta:name="OVERHEIDop.GmbID/DC.identifier">gmb-2026-404259</meta:user-defined>
    <meta:user-defined meta:name="OVERHEIDop.versieInformatie"/>
  </office:meta>
</office:document-meta>
</file>