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Gijsbrecht van Aemstelstraat 3A-2 1091T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aanbrengen van een balkon aan de achtergevel van de woning</text:p>
            <text:p text:style-name="common-al">Zaakadres: Gijsbrecht van Aemstelstraat 3A-2 1091TA Amsterdam</text:p>
            <text:p text:style-name="common-al">Datum ontvangst: 19-08-2026</text:p>
            <text:p text:style-name="common-al">Zaaknummer: Z2026-036868</text:p>
            <text:p text:style-name="common-al">DSO-nummer: 2026081900213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425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25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25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Z2026-036868</meta:user-defined>
    <meta:user-defined meta:name="DCTERMS.abstract">aanbrengen van een balkon aan de achtergevel van de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Gijsbrecht van Aemstelstraat 3A-2 1091TA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257</meta:user-defined>
    <meta:user-defined meta:name="OVERHEIDop.GmbID/DC.identifier">gmb-2026-404257</meta:user-defined>
    <meta:user-defined meta:name="OVERHEIDop.versieInformatie"/>
  </office:meta>
</office:document-meta>
</file>