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4-06-2026 08:25 hebben wij een aanvraag reguliere omgevingsvergunning voor het vervangen van 2 bruggen (locatie n346) ontvangen. Deze aanvraag staat ingeschreven onder zaaknummer 00001097479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4-06-2026 08:25 hebben wij een aanvraag Omgevingsvergunning meervoudig (regulier) ontvangen. De aanvraag heeft betrekking op de onderde(e)l(en):</text:p>
            <text:p text:style-name="common-al"/>
            <text:p text:style-name="common-al">Omgevingsplanactiviteit bouwwerken, Technische bouwactiviteit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meer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40424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2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097479</meta:user-defined>
    <meta:user-defined meta:name="DCTERMS.abstract">het vervangen van 2 bruggen (locatie n346)</meta:user-defined>
    <dc:language>nl</dc:language>
    <meta:user-defined meta:name="OVERHEIDop.locatietype/OVERHEIDop.gebiedsmarkering">Vlak</meta:user-defined>
    <meta:user-defined meta:name="DC.title">Op 04-06-2026 08:25 hebben wij een aanvraag reguliere omgevingsvergunning voor het vervangen van 2 bruggen (locatie n346) ontvangen. Deze aanvraag staat ingeschreven onder zaaknummer 00001097479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248</meta:user-defined>
    <meta:user-defined meta:name="OVERHEIDop.GmbID/DC.identifier">gmb-2026-404248</meta:user-defined>
    <meta:user-defined meta:name="OVERHEIDop.versieInformatie"/>
  </office:meta>
</office:document-meta>
</file>