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over opening THOF Wonen Bergeijk op 5 september 2026 locatie Kepthof/speeltuin Kleine Kep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melding ontvangen:</text:p>
            <text:p text:style-name="common-al">Zaaknummer: 17248048</text:p>
            <text:p text:style-name="common-al">Ontvangstdatum melding: 14-08-2026</text:p>
            <text:p text:style-name="common-al">Omschrijving: [Bergeijk B 4832 ] Bergeijk B 4832 Opening THOF Wonen Bergeijk op 5 september 2026 locatie Kepthof/speeltuin Kleine Kept.</text:p>
            <text:p text:style-name="common-al">Activiteit: Gebruik openbare ruimte</text:p>
            <text:p text:style-name="last-al">De melding is in orde en de activiteit mag uitgevoerd worden. U kunt geen bezwaar maken of in beroep gaan tegen 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40424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4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4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ergeijk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17248048</meta:user-defined>
    <meta:user-defined meta:name="DCTERMS.abstract">Opening THOF Wonen Bergeijk op 5 september 2026 locatie Kepthof/speeltuin Kleine Kept.</meta:user-defined>
    <dc:language>nl</dc:language>
    <meta:user-defined meta:name="OVERHEIDop.locatietype/OVERHEIDop.gebiedsmarkering">Punt</meta:user-defined>
    <meta:user-defined meta:name="DC.title">Ontvangen melding over opening THOF Wonen Bergeijk op 5 september 2026 locatie Kepthof/speeltuin Kleine Kept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45</meta:user-defined>
    <meta:user-defined meta:name="OVERHEIDop.GmbID/DC.identifier">gmb-2026-404245</meta:user-defined>
    <meta:user-defined meta:name="OVERHEIDop.versieInformatie"/>
  </office:meta>
</office:document-meta>
</file>