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20 september 2026 - tijdens CC&amp;C Cars en Coffee (Porsche) - De Kolk 15 te 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7-08-2026</text:p>
            <text:p text:style-name="common-al">
            <text:span text:style-name="nadrukvet">Omschrijving: </text:span>Ontheffing art.35 Alcoholwet (De Kolk 15 6541 AV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4249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23-07-2026</text:p>
            <text:p text:style-name="common-al">
            <text:span text:style-name="nadrukvet">Definitieve beschikking verzonden: </text:span>25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6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5 augustus 2026 tot en met 06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4249/4ee146f0-a6bd-4924-bb68-732000dce712.pdf" xlink:type="simple">https://besluitenapv.nijmegen.nl/ZD2600094249/4ee146f0-a6bd-4924-bb68-732000dce712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423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20 september 2026 - tijdens CC&amp;C Cars en Coffee (Porsche) - De Kolk 15 te  Nijmeg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33</meta:user-defined>
    <meta:user-defined meta:name="OVERHEIDop.GmbID/DC.identifier">gmb-2026-404233</meta:user-defined>
    <meta:user-defined meta:name="OVERHEIDop.versieInformatie"/>
  </office:meta>
</office:document-meta>
</file>