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Roermondseweg 57, 6081NT Ha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Leudal bekend dat een melding is ontvangen voor het Aanvullen HS/MS station Buggenum 1 op locatie Roermondseweg 57, 6081NT Haelen. De melding is geregistreerd onder zaaknummer Z2026-00007779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</text:p>
              </text:list-item>
            </text:list>
            <text:p text:style-name="common-al">Er wordt 450 m³ grond klasse landbouw natuur toegepast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Leud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042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eud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779</meta:user-defined>
    <meta:user-defined meta:name="DCTERMS.abstract">Betreft: Melding op locatie Roermondseweg 57, 6081NT Haelen</meta:user-defined>
    <dc:language>nl</dc:language>
    <meta:user-defined meta:name="OVERHEIDop.locatietype/OVERHEIDop.gebiedsmarkering">Vlak</meta:user-defined>
    <meta:user-defined meta:name="DC.title">Kennisgeving ontvangst melding, Roermondseweg 57, 6081NT Hae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29</meta:user-defined>
    <meta:user-defined meta:name="OVERHEIDop.GmbID/DC.identifier">gmb-2026-404229</meta:user-defined>
    <meta:user-defined meta:name="OVERHEIDop.versieInformatie"/>
  </office:meta>
</office:document-meta>
</file>