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riephoekstraat 3, 4474AS Kattendijke - Besluit op aanvraag omgevingsvergunning voor het herbouwen en vergroten van een schuur en isoleren van het dak van de won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4 augustus 2026 een omgevingsvergunning hebben verleend voor het herbouwen en vergroten van een schuur en isoleren van het dak van de woning op de locatie Striephoekstraat 3, 4474AS Kattendijke. Het besluit is geregistreerd onder nummer Z2026-00004652.</text:p>
            <text:p text:style-name="common-al">
            <text:span text:style-name="nadrukvet">Procedure</text:span>
          </text:p>
            <text:p text:style-name="common-al">Tegen een verleende vergunning kunnen belanghebbenden tot en met 6 okto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40422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2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2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652</meta:user-defined>
    <meta:user-defined meta:name="DCTERMS.abstract">Striephoekstraat 3, 4474AS Kattendijke - Besluit op aanvraag omgevingsvergunning voor het herbouwen en vergroten van een schuur en isoleren van het dak van de woning</meta:user-defined>
    <dc:language>nl</dc:language>
    <meta:user-defined meta:name="OVERHEIDop.locatietype/OVERHEIDop.gebiedsmarkering">Vlak</meta:user-defined>
    <meta:user-defined meta:name="DC.title">Striephoekstraat 3, 4474AS Kattendijke - Besluit op aanvraag omgevingsvergunning voor het herbouwen en vergroten van een schuur en isoleren van het dak van de woning</meta:user-defined>
    <meta:user-defined meta:name="DCTERMS.W3CDTF/DCTERMS.available">2026-08-27</meta:user-defined>
    <meta:user-defined meta:name="DCTERMS.W3CDTF/OVERHEIDop.jaargang">2026</meta:user-defined>
    <meta:user-defined meta:name="OVERHEIDop.publicationIssue">404225</meta:user-defined>
    <meta:user-defined meta:name="OVERHEIDop.GmbID/DC.identifier">gmb-2026-404225</meta:user-defined>
    <meta:user-defined meta:name="OVERHEIDop.versieInformatie"/>
  </office:meta>
</office:document-meta>
</file>