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Buitenkreek 5 in Numan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4 augustus 2026 een besluit genomen op de aanvraag met zaaknummer Z2026-00002058 voor een omgevingsvergunning op locatie Buitenkreek 5 in Numansdorp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bouwen van een nieuwe woning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6 okto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40422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2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2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058</meta:user-defined>
    <dc:language>nl</dc:language>
    <meta:user-defined meta:name="OVERHEIDop.locatietype/OVERHEIDop.gebiedsmarkering">Vlak</meta:user-defined>
    <meta:user-defined meta:name="DC.title">Kennisgeving besluit op aanvraag omgevingsvergunning Buitenkreek 5 in Numansdorp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20</meta:user-defined>
    <meta:user-defined meta:name="OVERHEIDop.GmbID/DC.identifier">gmb-2026-404220</meta:user-defined>
    <meta:user-defined meta:name="OVERHEIDop.versieInformatie"/>
  </office:meta>
</office:document-meta>
</file>