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rbouwen van een kapschuur, paardenstal en -rijhal, Boerderijweg 7, 6086PJ N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eft besloten om de beslistermijn voor de aanvraag omgevingsvergunning voor het herbouwen van een kapschuur, paardenstal en -rijhal op locatie Boerderijweg 7, 6086PJ Neer te verlengen.</text:p>
            <text:p text:style-name="common-al">De aanvraag is geregistreerd onder zaaknummer Z2026-00000378.</text:p>
            <text:p text:style-name="last-al">Deze bekendmaking heeft uitsluitend een informatief karakter. Tegen het verlengen van een beslistermijn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042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378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Vlak</meta:user-defined>
    <meta:user-defined meta:name="DC.title">Verlengen beslistermijn aanvraag omgevingsvergunning voor herbouwen van een kapschuur, paardenstal en -rijhal, Boerderijweg 7, 6086PJ Ne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17</meta:user-defined>
    <meta:user-defined meta:name="OVERHEIDop.GmbID/DC.identifier">gmb-2026-404217</meta:user-defined>
    <meta:user-defined meta:name="OVERHEIDop.versieInformatie"/>
  </office:meta>
</office:document-meta>
</file>