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ecatlon 31, 1567 JB Assendelft - bouwen van een dakkapel op het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909 - bouwen van een dakkapel op het voordakvlak van de woning op de locatie Decatlon 31, 1567 JB Assendelft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42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09</meta:user-defined>
    <dc:language>nl</dc:language>
    <meta:user-defined meta:name="OVERHEIDop.locatietype/OVERHEIDop.gebiedsmarkering">Punt</meta:user-defined>
    <meta:user-defined meta:name="DC.title">Verleende omgevingsvergunning - Decatlon 31, 1567 JB Assendelft - bouwen van een dakkapel op het voordakvlak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12</meta:user-defined>
    <meta:user-defined meta:name="OVERHEIDop.GmbID/DC.identifier">gmb-2026-404212</meta:user-defined>
    <meta:user-defined meta:name="OVERHEIDop.versieInformatie"/>
  </office:meta>
</office:document-meta>
</file>