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en ontheffing van artikel 35 Alcoholwet tijdens Powerpulling Zundert op locatie Stuivezandseweg 57, 4882 NG Klein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text:span text:style-name="nadrukvet">25 augustus 2026</text:span> een besluit genomen op de aanvraag, geregistreerd onder zaaknummer 0879ZV202600733, voor een ontheffing van artikel 35 Alcoholwet tijdens Powerpulling Zundert op locatie Stuivezandseweg 57, 4882 NG Klein Zundert.</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733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text:span text:style-name="nadrukvet">26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40421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1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1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733</meta:user-defined>
    <dc:language>nl</dc:language>
    <meta:user-defined meta:name="OVERHEIDop.locatietype/OVERHEIDop.gebiedsmarkering">Punt</meta:user-defined>
    <meta:user-defined meta:name="DC.title">Kennisgeving een ontheffing van artikel 35 Alcoholwet tijdens Powerpulling Zundert op locatie Stuivezandseweg 57, 4882 NG Klein Zundert</meta:user-defined>
    <meta:user-defined meta:name="DCTERMS.W3CDTF/DCTERMS.available">2026-08-27</meta:user-defined>
    <meta:user-defined meta:name="DCTERMS.W3CDTF/OVERHEIDop.jaargang">2026</meta:user-defined>
    <meta:user-defined meta:name="OVERHEIDop.publicationIssue">404210</meta:user-defined>
    <meta:user-defined meta:name="OVERHEIDop.GmbID/DC.identifier">gmb-2026-404210</meta:user-defined>
    <meta:user-defined meta:name="OVERHEIDop.versieInformatie"/>
  </office:meta>
</office:document-meta>
</file>