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ijsterbeslaan 20 3181BM Roz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8-2026</text:span> een aanvraag voor een omgevingsvergunning, met kenmerk <text:span text:style-name="nadrukvet">Z2026-011533</text:span>/<text:span text:style-name="nadrukvet">2026082100054</text:span>, heeft ontvangen voor de omgevingsplanactiviteit Kappen. <text:span text:style-name="nadrukcur">(Grondslag: Omgevingswet, artikel 5.1)</text:span></text:p>
            <text:p text:style-name="common-al">De aanvraag betreft 17 bomen in de omgeving van Lijsterbeslaan 20 verspreid over meerdere locaties in het gebied Rozenburg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2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533</meta:user-defined>
    <meta:user-defined meta:name="DCTERMS.abstract">BVC Rozenbur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ijsterbeslaan 20 3181BM Rozen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08</meta:user-defined>
    <meta:user-defined meta:name="OVERHEIDop.GmbID/DC.identifier">gmb-2026-404208</meta:user-defined>
    <meta:user-defined meta:name="OVERHEIDop.versieInformatie"/>
  </office:meta>
</office:document-meta>
</file>