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plaatsen van een dakkapel aan de voorzijde van de woning op de locatie Rossinistraat 73 te Heemskerk, ingetrokken op 10 augustus 2026, zaaknummer ODIJ-Z-26-180983</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plaatsen van een dakkapel aan de voorzijde van de woning op de locatie Rossinistraat 73 te Heemskerk. De aanvraag is op verzoek van de aanvrager op 10 augustus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42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trekking aanvraag omgevingsvergunning voor het plaatsen van een dakkapel aan de voorzijde van de woning op de locatie Rossinistraat 73 te Heemskerk, ingetrokken op 10 augustus 2026, zaaknummer ODIJ-Z-26-180983</meta:user-defined>
    <meta:user-defined meta:name="DCTERMS.W3CDTF/DCTERMS.available">2026-08-27</meta:user-defined>
    <meta:user-defined meta:name="DCTERMS.W3CDTF/OVERHEIDop.jaargang">2026</meta:user-defined>
    <meta:user-defined meta:name="OVERHEIDop.publicationIssue">404205</meta:user-defined>
    <meta:user-defined meta:name="OVERHEIDop.GmbID/DC.identifier">gmb-2026-404205</meta:user-defined>
    <meta:user-defined meta:name="OVERHEIDop.versieInformatie"/>
  </office:meta>
</office:document-meta>
</file>