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aanvraag omgevingsvergunning voor het stucen van de voorgevel op het perceel Puntenburgerlaan 65, 3812 C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buiten behandeling laten aanvraag voor het stucen van de voorgevel op het perceel Puntenburgerlaan 65, 3812 CB Amersfoort</text:span>
          </text:p>
            <text:p text:style-name="common-al">De Gemeente Amersfoort heeft op 21-08-2026 besloten de aanvraag voor een omgevingsvergunning voor het stucen van de voorgevel op het perceel Puntenburgerlaan 65, 3812 CB Amersfoort, met kenmerk CLZ-00037865, buiten behandeling te laten. 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is de ontvangst van deze aanvraag gepubliceerd. Met dit bericht laten we u weten dat deze aanvraag buiten behandeling is gesteld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419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9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865</meta:user-defined>
    <dc:language>nl</dc:language>
    <meta:user-defined meta:name="OVERHEIDop.locatietype/OVERHEIDop.gebiedsmarkering">Punt</meta:user-defined>
    <meta:user-defined meta:name="DC.title">Buiten behandeling laten aanvraag omgevingsvergunning voor het stucen van de voorgevel op het perceel Puntenburgerlaan 65, 3812 CB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97</meta:user-defined>
    <meta:user-defined meta:name="OVERHEIDop.GmbID/DC.identifier">gmb-2026-404197</meta:user-defined>
    <meta:user-defined meta:name="OVERHEIDop.versieInformatie"/>
  </office:meta>
</office:document-meta>
</file>