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een rode beuk aan Prins Bernhardlaan 7, 8171PN Vaassen (144127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kappen van een rode beuk aan Prins Bernhardlaan 7, 8171PN Vaassen. </text:p>
            <text:p text:style-name="common-al">Datum aanvraag: 24-08-2026</text:p>
            <text:p text:style-name="common-al">Zaaknummer: 1441279</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419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41437</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kappen van een rode beuk aan Prins Bernhardlaan 7, 8171PN Vaassen (1441279)</meta:user-defined>
    <meta:user-defined meta:name="DCTERMS.W3CDTF/DCTERMS.available">2026-08-27</meta:user-defined>
    <meta:user-defined meta:name="DCTERMS.W3CDTF/OVERHEIDop.jaargang">2026</meta:user-defined>
    <meta:user-defined meta:name="OVERHEIDop.publicationIssue">404196</meta:user-defined>
    <meta:user-defined meta:name="OVERHEIDop.GmbID/DC.identifier">gmb-2026-404196</meta:user-defined>
    <meta:user-defined meta:name="OVERHEIDop.versieInformatie"/>
  </office:meta>
</office:document-meta>
</file>