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rent Janszoon Ernststraat 183 1083G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wijzigen van de indeling op de begane grond.</text:p>
            <text:p text:style-name="common-al">Besluit: verleend</text:p>
            <text:p text:style-name="common-al">Besluit verzonden op: 25-08-2026</text:p>
            <text:p text:style-name="common-al">Zaakadres: Arent Janszoon Ernststraat 183 1083GV Amsterdam</text:p>
            <text:p text:style-name="common-al">Zaaknummer: Z2026-029927</text:p>
            <text:p text:style-name="common-al">DSO-nummer: 202607070058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992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19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927</meta:user-defined>
    <meta:user-defined meta:name="DCTERMS.abstract">wijzigen van de indeling op de begane gro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rent Janszoon Ernststraat 183 1083GV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92</meta:user-defined>
    <meta:user-defined meta:name="OVERHEIDop.GmbID/DC.identifier">gmb-2026-404192</meta:user-defined>
    <meta:user-defined meta:name="OVERHEIDop.versieInformatie"/>
  </office:meta>
</office:document-meta>
</file>