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tijdelijk plaatsen van een opslagcontainer en een constructieve wijziging op de locatie Frans Zwaanstraat 30 te Zandvoort, ingetrokken op 17 augustus 2026, zaaknummer ODIJ-Z-26-186319</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De vergunning is aangevraagd voor het tijdelijk plaatsen van een opslagcontainer en een constructieve wijziging op de locatie Frans Zwaanstraat 30 te Zandvoort. De aanvraag is op verzoek van de aanvrager op 17 augustus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41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trekking aanvraag omgevingsvergunning voor het tijdelijk plaatsen van een opslagcontainer en een constructieve wijziging op de locatie Frans Zwaanstraat 30 te Zandvoort, ingetrokken op 17 augustus 2026, zaaknummer ODIJ-Z-26-186319</meta:user-defined>
    <meta:user-defined meta:name="DCTERMS.W3CDTF/DCTERMS.available">2026-08-27</meta:user-defined>
    <meta:user-defined meta:name="DCTERMS.W3CDTF/OVERHEIDop.jaargang">2026</meta:user-defined>
    <meta:user-defined meta:name="OVERHEIDop.publicationIssue">404186</meta:user-defined>
    <meta:user-defined meta:name="OVERHEIDop.GmbID/DC.identifier">gmb-2026-404186</meta:user-defined>
    <meta:user-defined meta:name="OVERHEIDop.versieInformatie"/>
  </office:meta>
</office:document-meta>
</file>