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de intrekking van maatwerkvoorschriften van Evides Industriewater (DECO), Herbert H. Dowweg 5c in 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erneuzen hebben op 27 mei 2026 een aanvraag ontvangen van Evides Industriewater voor het intrekken van maatwerkvoorschriften. Hierbij is de reguliere voorbereidingsprocedure van toepassing. De aanvraag gaat over de locatie Herbert H. Dowweg 5c in Hoek.</text:p>
            <text:p text:style-name="common-al">Als het besluit op deze aanvraag is genomen, publiceert de gemeente Terneuzen een nieuw bericht. Vanaf dat moment kunt u de documenten met informatie over het besluit zowel fysiek als digitaal bekijken en hierop reageren. U kunt nu nog niet reageren.</text:p>
            <text:p text:style-name="common-al">Als u nu al vragen heeft over de aanvraag kunt u bellen of mailen met RUD Zeeland. Dit kan via het telefoonnummer 085-0878331 of u stuurt een mail naar <text:a xlink:href="mailto:frontoffice@rud-zeeland.nl" xlink:type="simple">frontoffice@rud-zeeland.nl</text:a>.</text:p>
            <text:p text:style-name="last-al">De aanvraag staat geregistreerd onder kenmerk: Z2026-00006953.</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1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Aanvraag voor de intrekking van maatwerkvoorschriften van Evides Industriewater (DECO), Herbert H. Dowweg 5c in Hoek</meta:user-defined>
    <meta:user-defined meta:name="DCTERMS.W3CDTF/DCTERMS.available">2026-08-27</meta:user-defined>
    <meta:user-defined meta:name="DCTERMS.W3CDTF/OVERHEIDop.jaargang">2026</meta:user-defined>
    <meta:user-defined meta:name="OVERHEIDop.publicationIssue">404184</meta:user-defined>
    <meta:user-defined meta:name="OVERHEIDop.GmbID/DC.identifier">gmb-2026-404184</meta:user-defined>
    <meta:user-defined meta:name="OVERHEIDop.versieInformatie"/>
  </office:meta>
</office:document-meta>
</file>