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Parallelweg 18a, 6922HR Duiven</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aanvraag ontvangen voor een omgevingsvergunning, voor het bouwen van een carport op de locatie Parallelweg 18a, 6922HR Duiven. De aanvraag is geregistreerd onder zaaknummer Z2026-00001538.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4041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38</meta:user-defined>
    <meta:user-defined meta:name="DCTERMS.abstract">Betreft: aanvraag op locatie Parallelweg 18a, 6922HR Duiv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Parallelweg 18a, 6922HR Duiven</meta:user-defined>
    <meta:user-defined meta:name="DCTERMS.W3CDTF/DCTERMS.available">2026-08-27</meta:user-defined>
    <meta:user-defined meta:name="DCTERMS.W3CDTF/OVERHEIDop.jaargang">2026</meta:user-defined>
    <meta:user-defined meta:name="OVERHEIDop.publicationIssue">404183</meta:user-defined>
    <meta:user-defined meta:name="OVERHEIDop.GmbID/DC.identifier">gmb-2026-404183</meta:user-defined>
    <meta:user-defined meta:name="OVERHEIDop.versieInformatie"/>
  </office:meta>
</office:document-meta>
</file>