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Langeweg in Sluisk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835</text:p>
            <text:p text:style-name="common-al">Op 17 augustus 2026 hebben wij een melding ontvangen van H4A Infratechniek B.V. voor een activiteit aan de Langeweg in Sluiskil.</text:p>
            <text:p text:style-name="common-al"/>
            <text:p text:style-name="common-al">Het gaat om een melding in het kader van het Besluit activiteiten leefomgeving (Bal), over “I26M0021-DO16 grond”. De activiteit betreft het toepassen van grond aan de Langeweg in Sluiskil, kadastraal bekend: SAS00-R-44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<text:a xlink:href="mailto:frontoffice@rud-zeeland.nl" xlink:type="simple">frontoffice@rud-zeeland.nl</text:a> of via telefoonnummer 085 - 0878331. Ook kunt u hier terecht voor een mondelinge toelichting en kopieën van de stukken.</text:p>
            <text:p text:style-name="common-al">De melding is geregistreerd onder nummer Z2026-00006835.</text:p>
            <text:p text:style-name="common-al"/>
            <text:p text:style-name="common-al">Terneuzen, 27 augustus 2026</text:p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1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Besluit activiteiten leefomgeving Langeweg in Sluiski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72</meta:user-defined>
    <meta:user-defined meta:name="OVERHEIDop.GmbID/DC.identifier">gmb-2026-404172</meta:user-defined>
    <meta:user-defined meta:name="OVERHEIDop.versieInformatie"/>
  </office:meta>
</office:document-meta>
</file>