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demonstratie op 21 augustus 2026 op de locatie T.h.v. Stationsplein 1 te Dordrecht zaaknummer 90037019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demonstratie op 21 augustus 2026 op de locatie T.h.v. Stationsplein 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40417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demonstratie op 21 augustus 2026 op de locatie T.h.v. Stationsplein 1 te Dordrecht zaaknummer 900370196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70</meta:user-defined>
    <meta:user-defined meta:name="OVERHEIDop.GmbID/DC.identifier">gmb-2026-404170</meta:user-defined>
    <meta:user-defined meta:name="OVERHEIDop.versieInformatie"/>
  </office:meta>
</office:document-meta>
</file>