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Prinses Irenestraat 19 1077WT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snoeien van één Alnus glutinosa, staande in de openbare ruimte vanwege veiligheidsredenen</text:p>
            <text:p text:style-name="common-al">Besluit: verleend</text:p>
            <text:p text:style-name="common-al">Besluit verzonden op: 24-08-2026</text:p>
            <text:p text:style-name="common-al">Zaakadres: Prinses Irenestraat 19 1077WT Amsterdam</text:p>
            <text:p text:style-name="common-al">Zaaknummer: Z2026-029312</text:p>
            <text:p text:style-name="common-al">DSO-nummer: 2026070201509</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administratie.sdz@amsterdam.nl?Subject=Dossiernummer Z2026-029312" xlink:type="simple">vth.administratie.sdz@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4-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416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6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6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9312</meta:user-defined>
    <meta:user-defined meta:name="DCTERMS.abstract">(KAP) het snoeien van één boom in de openbare ruimte vanwege veiligheidsreden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Besluit omgevingsvergunning reguliere procedure vellen van een houtopstand (kap) verleend Prinses Irenestraat 19 1077WT Amsterdam</meta:user-defined>
    <meta:user-defined meta:name="DCTERMS.W3CDTF/DCTERMS.available">2026-08-27</meta:user-defined>
    <meta:user-defined meta:name="DCTERMS.W3CDTF/OVERHEIDop.jaargang">2026</meta:user-defined>
    <meta:user-defined meta:name="OVERHEIDop.publicationIssue">404168</meta:user-defined>
    <meta:user-defined meta:name="OVERHEIDop.GmbID/DC.identifier">gmb-2026-404168</meta:user-defined>
    <meta:user-defined meta:name="OVERHEIDop.versieInformatie"/>
  </office:meta>
</office:document-meta>
</file>