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name Openbare Grond vergunning, Museumpark 24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Centrum</text:p>
            <text:p text:style-name="common-al">Adres: Museumpark 24 </text:p>
            <text:p text:style-name="common-al">Postcode: 3015CX Rotterdam</text:p>
            <text:p text:style-name="common-al">Datum besluit: 25 augustus 2026 </text:p>
            <text:p text:style-name="common-al">Periode: 8 oktober 2026 om 19:30 t/m 23:30 uur</text:p>
            <text:p text:style-name="common-al">Zaaknummer: 569955-2026</text:p>
            <text:p text:style-name="common-al">Status: Verleend</text:p>
            <text:p text:style-name="common-al">Betreft: Het plaatsen van 1 kunstwerk en een tent </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1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Inname Openbare Grond vergunning, Museumpark 24</meta:user-defined>
    <meta:user-defined meta:name="DCTERMS.W3CDTF/DCTERMS.available">2026-08-27</meta:user-defined>
    <meta:user-defined meta:name="DCTERMS.W3CDTF/OVERHEIDop.jaargang">2026</meta:user-defined>
    <meta:user-defined meta:name="OVERHEIDop.publicationIssue">404163</meta:user-defined>
    <meta:user-defined meta:name="OVERHEIDop.GmbID/DC.identifier">gmb-2026-404163</meta:user-defined>
    <meta:user-defined meta:name="OVERHEIDop.versieInformatie"/>
  </office:meta>
</office:document-meta>
</file>