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gelshoek 8 45, 1213 RD Hilversum, Egelshoek 8-45, Hilversum (plaatsen dakopbouw); 1961727; 21-08-2026; Status: BOPA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Egelshoek 8 45, 1213 RD Hilversum, Egelshoek 8-45, Hilversum (plaatsen dakopbouw); 1961727; 21-08-2026; Status: BOPA Vergunning verleend, gemeente Hilversum</text:p>
            <text:p text:style-name="common-al">
            
          </text:p>
            <text:p text:style-name="common-al">Verzenddatum: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415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5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5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61727</meta:user-defined>
    <dc:language>nl</dc:language>
    <meta:user-defined meta:name="DC.title">Egelshoek 8 45, 1213 RD Hilversum, Egelshoek 8-45, Hilversum (plaatsen dakopbouw); 1961727; 21-08-2026; Status: BOPA Vergunning verleend, gemeente Hilversum</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254</meta:user-defined>
    <meta:user-defined meta:name="OVERHEIDop.publicationIssue">404158</meta:user-defined>
    <meta:user-defined meta:name="OVERHEIDop.GmbID/DC.identifier">gmb-2026-404158</meta:user-defined>
    <meta:user-defined meta:name="OVERHEIDop.versieInformatie"/>
  </office:meta>
</office:document-meta>
</file>