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Stationsstraat 54, 8431EV Oo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een besluit genomen op de aanvraag met zaaknummer Z2026-00004255 voor een Omgevingsvergunning op de locatie Stationsstraat 54, 8431EV Oosterwolde. De vergunning is verleend. Het besluit betreft:</text:p>
            <text:p text:style-name="common-al">renovatie Pearle - plaatsen afvalcontainer en dixi en bevat de volgende activiteiten:</text:p>
            <text:list text:style-name="id1-3-2-1-1-3">
              <text:list-item text:style-override="id1-3-2-1-1-3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6 okto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6 okto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255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4041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255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Stationsstraat 54, 8431EV Oosterwol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50</meta:user-defined>
    <meta:user-defined meta:name="OVERHEIDop.GmbID/DC.identifier">gmb-2026-404150</meta:user-defined>
    <meta:user-defined meta:name="OVERHEIDop.versieInformatie"/>
  </office:meta>
</office:document-meta>
</file>