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name Openbare Grond vergunning, t.h.v. Banierstraat 62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Noord</text:p>
            <text:p text:style-name="common-al">Adres: Banierstraat 62B</text:p>
            <text:p text:style-name="common-al">Postcode: 3032 PH Rotterdam</text:p>
            <text:p text:style-name="common-al">Datum besluit: 24 augustus 2026 </text:p>
            <text:p text:style-name="common-al">Periode: 24 augustus 2026 t/m 10 augustus 2029</text:p>
            <text:p text:style-name="common-al">Zaaknummer: 592423-2026</text:p>
            <text:p text:style-name="common-al">Status: Verleend</text:p>
            <text:p text:style-name="common-al">Betreft: Het plaatsen van een container waar klanten gratis hun eigen fiets kunnen repareren.</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1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Inname Openbare Grond vergunning, t.h.v. Banierstraat 62B</meta:user-defined>
    <meta:user-defined meta:name="DCTERMS.W3CDTF/DCTERMS.available">2026-08-27</meta:user-defined>
    <meta:user-defined meta:name="DCTERMS.W3CDTF/OVERHEIDop.jaargang">2026</meta:user-defined>
    <meta:user-defined meta:name="OVERHEIDop.publicationIssue">404144</meta:user-defined>
    <meta:user-defined meta:name="OVERHEIDop.GmbID/DC.identifier">gmb-2026-404144</meta:user-defined>
    <meta:user-defined meta:name="OVERHEIDop.versieInformatie"/>
  </office:meta>
</office:document-meta>
</file>