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ouwmelding (Wet kwaliteitsborging) voor het bouwen van een biobased schuur en hooiberg op de locatie Heegsestraat 10, 7396NG Ter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19 augustus 2026</text:p>
            <text:p text:style-name="common-al">Kenmerk: Z2026-00001521</text:p>
            <text:p text:style-name="common-al"/>
            <text:p text:style-name="common-al">
            <text:span text:style-name="nadrukvet">Procedure</text:span>
          </text:p>
            <text:p text:style-name="common-al">Deze publicatie is bedoeld om u te informeren. Er is geen sprake van een besluit waartegen u bezwaar kunt maken.</text:p>
            <text:p text:style-name="common-al"/>
            <text:p text:style-name="common-al">
            <text:span text:style-name="nadrukvet">Vragen</text:span>
          </text:p>
            <text:p text:style-name="last-al">Heeft u vragen hierover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40414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4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4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Voorst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521</meta:user-defined>
    <meta:user-defined meta:name="DCTERMS.abstract">Heegsestraat 10, 7396NG Terwold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Bouwmelding (Wet kwaliteitsborging) voor het bouwen van een biobased schuur en hooiberg op de locatie Heegsestraat 10, 7396NG Terwold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142</meta:user-defined>
    <meta:user-defined meta:name="OVERHEIDop.GmbID/DC.identifier">gmb-2026-404142</meta:user-defined>
    <meta:user-defined meta:name="OVERHEIDop.versieInformatie"/>
  </office:meta>
</office:document-meta>
</file>