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4 september t/m 25 september 2026 ter hoogte van Knieptang 15, 3829 EM Hoog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Knieptang 15, 3829 EM Hooglanderveen</text:p>
            <text:p text:style-name="common-al">
            <text:span text:style-name="nadrukvet">Omschrijving:</text:span> 			plaatsen van een container van 4 september t/m 25 september 2026</text:p>
            <text:p text:style-name="common-al">
            <text:span text:style-name="nadrukvet">Zaaknummer:</text:span> 			CLZ-APV2026-08-25-ed4f1586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41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5-ed4f1586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4 september t/m 25 september 2026 ter hoogte van Knieptang 15, 3829 EM Hooglander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28</meta:user-defined>
    <meta:user-defined meta:name="OVERHEIDop.GmbID/DC.identifier">gmb-2026-404128</meta:user-defined>
    <meta:user-defined meta:name="OVERHEIDop.versieInformatie"/>
  </office:meta>
</office:document-meta>
</file>