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mazing Oriental Amstelveen Openingsactiviteit op 26 september 2026, Handelsweg -Buitenple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 augustus 2026 is een melding evenement ontvangen voor de locatie Handelsweg -Buitenplein . De melding is geregistreerd onder zaaknummer Z2026-00008254. De melding betreft Amazing Oriental Amstelveen Openingsactiviteit op 26 september 2026.</text:p>
            <text:p text:style-name="common-al">
            <text:span text:style-name="nadrukvet">Procedure</text:span>
          </text:p>
            <text:p text:style-name="last-al">U kunt op een melding geen zienswijze of bezwaar indienen. Voor meer informatie kunt u contact opnemen via gemeente@amstelveen.nl of via telefoonnummer (020) 540 4911 onder vermelding van het zaaknummer Z2026-0000825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40412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2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12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mstelveen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8254</meta:user-defined>
    <meta:user-defined meta:name="DCTERMS.abstract">Betreft: melding op locatie Handelsweg -Buitenplein </meta:user-defined>
    <dc:language>nl</dc:language>
    <meta:user-defined meta:name="OVERHEIDop.locatietype/OVERHEIDop.gebiedsmarkering">Punt</meta:user-defined>
    <meta:user-defined meta:name="DC.title">Melding Amazing Oriental Amstelveen Openingsactiviteit op 26 september 2026, Handelsweg -Buitenplei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127</meta:user-defined>
    <meta:user-defined meta:name="OVERHEIDop.GmbID/DC.identifier">gmb-2026-404127</meta:user-defined>
    <meta:user-defined meta:name="OVERHEIDop.versieInformatie"/>
  </office:meta>
</office:document-meta>
</file>