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een boom in de voortuin (Leylandcipres) - Prinses Irenelaan 14 2341TS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Prinses Irenelaan 14 2341TS Oegstgeest - het kappen van een boom in de voortuin (Leylandcipres) (18-08-2026/ Z/26/244047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40412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/26/244047</meta:user-defined>
    <meta:user-defined meta:name="DCTERMS.abstract">het kappen van een boom in de voortuin (Leylandcipres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kappen van een boom in de voortuin (Leylandcipres) - Prinses Irenelaan 14 2341TS Oegstgee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23</meta:user-defined>
    <meta:user-defined meta:name="OVERHEIDop.GmbID/DC.identifier">gmb-2026-404123</meta:user-defined>
    <meta:user-defined meta:name="OVERHEIDop.versieInformatie"/>
  </office:meta>
</office:document-meta>
</file>