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Boomstede 211, 3608AK Maarssen - het verbouwen van winkelcentrum Boomstede te Maar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verbouwen van winkelcentrum Boomstede te Maarssen op de locatie Boomstede 211, 3608AK Maarssen.</text:p>
            <text:p text:style-name="common-al">Datum besluit: 25 augustus 2026</text:p>
            <text:p text:style-name="common-al">Zaaknummer: Z2026-00001826</text:p>
            <text:p text:style-name="common-al">U kunt bezwaar maken tot en met 6 oktober 2026</text:p>
            <text:p text:style-name="common-al">
            <text:span text:style-name="nadrukvet">Inzien</text:span>
          </text:p>
            <text:p text:style-name="common-al">U kunt de documenten met zaaknummer Z2026-00001826 tot 6 oktober 2026 inzien. Dit kan via de knop 'Bekijk documenten' aan de linkerkant van deze pagina, onder het kopje 'Extra informatie'. U kunt ook de link jeleefomgeving.nl/inzien/823214527/76fe0d4c-81f8-47f5-bd92-4511a01d20e7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6 okto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041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26</meta:user-defined>
    <meta:user-defined meta:name="DCTERMS.abstract">Betreft: Beschikking op aanvraag op locatie Boomstede 211, 3608AK Maarss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Boomstede 211, 3608AK Maarssen - het verbouwen van winkelcentrum Boomstede te Maarssen</meta:user-defined>
    <meta:user-defined meta:name="OVERHEIDop.datumEindeReactietermijn">2026-10-06</meta:user-defined>
    <meta:user-defined meta:name="OVERHEIDop.terinzageleggingBG">https://jeleefomgeving.nl/inzien/823214527/76fe0d4c-81f8-47f5-bd92-4511a01d20e7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22</meta:user-defined>
    <meta:user-defined meta:name="OVERHEIDop.GmbID/DC.identifier">gmb-2026-404122</meta:user-defined>
    <meta:user-defined meta:name="OVERHEIDop.versieInformatie"/>
  </office:meta>
</office:document-meta>
</file>