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plaatsen van 2 chalets t.b.v. opvang van Oekraïense vluchtelingen - Lindensteinlaan 1A en 1B, 9351 KA Leek, Leek (LEE01) D 23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5 augustus 2026 een besluit genomen op de aanvraag met zaaknummer 2026191727 voor het plaatsen van 2 chalets t.b.v. opvang van Oekraïense vluchtelingen op locatie Lindensteinlaan 1A en 1B, 9351 KA Leek, Leek (LEE01) D 2376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41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191727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plaatsen van 2 chalets t.b.v. opvang van Oekraïense vluchtelingen - Lindensteinlaan 1A en 1B, 9351 KA Leek, Leek (LEE01) D 237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19</meta:user-defined>
    <meta:user-defined meta:name="OVERHEIDop.GmbID/DC.identifier">gmb-2026-404119</meta:user-defined>
    <meta:user-defined meta:name="OVERHEIDop.versieInformatie"/>
  </office:meta>
</office:document-meta>
</file>