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gere Waarden besluit Wet geluidhinder Z2026-00004539</text:p>
      <text:section text:name="zakelijke-mededeling_id1-3-2" text:style-name="zakelijke-mededeling">
        <text:section text:name="zakelijke-mededeling-tekst_id1-3-2-1" text:style-name="zakelijke-mededeling-tekst">
          <text:section text:name="tekst_id1-3-2-1-1" text:style-name="tekst">
            <text:p text:style-name="last-al">Concept Kennisgeving Wet geluidhinder Burgemeester en Wethouders van Stein maken bekend dat een besluit is genomen: Hogere waarden besluit Voor: Het bouwen van een woning. De maximale geluidbelasting t.g.v. industrielawaai Chemelot bedraagt 53 dB(A). Locatie: Smeetsstraat 16 te Stein Zaaknummer: Z2026-00004539 Het besluit is op 25 augustus 2026 verzonden aan de aanvrager. Inzage Het besluit ligt gedurende zes weken digitaal ter inzage op www.officielebekendmakingen.nl en in het gemeentehuis van Stein op de gebruikelijke locatie. Voor het inzien van de stukken dient u telefonisch een afspraak te maken. Bezwaar Belanghebbenden kunnen binnen zes weken na de dag waarop dit besluit is verzonden, bezwaar maken onder vermelding van het zaaknummer. In het besluit leest u hier meer over. Informatie Omgevingsdienst Zuid-Limburg, telefoon: +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41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0235</meta:user-defined>
    <meta:user-defined meta:name="DCTERMS.abstract">Default Publicatiesjabloon</meta:user-defined>
    <dc:language>nl</dc:language>
    <meta:user-defined meta:name="OVERHEIDop.locatietype/OVERHEIDop.gebiedsmarkering">Vlak</meta:user-defined>
    <meta:user-defined meta:name="DC.title">Hogere Waarden besluit Wet geluidhinder Z2026-00004539</meta:user-defined>
    <meta:user-defined meta:name="DCTERMS.W3CDTF/DCTERMS.available">2026-08-27</meta:user-defined>
    <meta:user-defined meta:name="DCTERMS.W3CDTF/OVERHEIDop.jaargang">2026</meta:user-defined>
    <meta:user-defined meta:name="OVERHEIDop.publicationIssue">404117</meta:user-defined>
    <meta:user-defined meta:name="OVERHEIDop.GmbID/DC.identifier">gmb-2026-404117</meta:user-defined>
    <meta:user-defined meta:name="OVERHEIDop.versieInformatie"/>
  </office:meta>
</office:document-meta>
</file>