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Grevelingenstraat 13-3A 1078K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woningvormen</text:p>
            <text:p text:style-name="common-al">Besluit:Verleend</text:p>
            <text:p text:style-name="common-al">Besluit verzonden op: 25-08-2026</text:p>
            <text:p text:style-name="common-al">Zaakadres: Grevelingenstraat 13-3A 1078KM Amsterdam</text:p>
            <text:p text:style-name="common-al">Zaaknummer: Z2026-02888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28889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11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8889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Besluit omzettingsvergunning Grevelingenstraat 13-3A 1078KM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14</meta:user-defined>
    <meta:user-defined meta:name="OVERHEIDop.GmbID/DC.identifier">gmb-2026-404114</meta:user-defined>
    <meta:user-defined meta:name="OVERHEIDop.versieInformatie"/>
  </office:meta>
</office:document-meta>
</file>