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25052ia3fa7d31-2fa1-4ad3-b011-554c79930d6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Vosmaerlaan 24</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264 (gedeeltelijk) ter grootte van ca 59 vierkante meter te verkopen aan de eigenaar van de aangrenzende woning aan <text:span text:style-name="nadrukvet">Vosmaerlaan 24, 1702GG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10mm" svg:height="167.2mm"><draw:image xlink:href="Pictures/Schermafbeelding2026-08-25125052ia3fa7d31-2fa1-4ad3-b011-554c79930d63.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11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koop snippergroen nabij Vosmaerlaan 24</meta:user-defined>
    <meta:user-defined meta:name="DCTERMS.W3CDTF/DCTERMS.available">2026-08-28</meta:user-defined>
    <meta:user-defined meta:name="DCTERMS.W3CDTF/OVERHEIDop.jaargang">2026</meta:user-defined>
    <meta:user-defined meta:name="OVERHEIDop.externeBijlage">Vosmaerlaan 24|exb-2026-30253</meta:user-defined>
    <meta:user-defined meta:name="OVERHEIDop.publicationIssue">404113</meta:user-defined>
    <meta:user-defined meta:name="OVERHEIDop.GmbID/DC.identifier">gmb-2026-404113</meta:user-defined>
    <meta:user-defined meta:name="OVERHEIDop.versieInformatie"/>
  </office:meta>
</office:document-meta>
</file>