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Leidsestraat 15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Hillegom maken bekend dat, gelet op artikel 2.1, 2.10, en 2.12 van de Wet algemene bepalingen omgevingsrecht, de ontwerp omgevingsvergunning voor het realiseren van 11 appartementen in en bij de bollenschuur op het adres Leidsestraat 154 ter inzage ligt.</text:p>
            <text:p text:style-name="common-al">
            <text:span text:style-name="nadrukvet">Plangebied</text:span>
          </text:p>
            <text:p text:style-name="common-al">Het plangebied betreft het perceel aan de Leidsestraat 154 te Hillegom, kadastraal bekend als Hillegom, sectie D, perceelnummers 3400 en 3362.</text:p>
            <text:p text:style-name="common-al">
            <text:span text:style-name="nadrukvet">Inhoud plan</text:span>
          </text:p>
            <text:p text:style-name="common-al">De aanvraag omgevingsvergunning heeft betrekking op het realiseren van 11 appartementen in en bij de bollenschuur.</text:p>
            <text:p text:style-name="common-al">
            <text:span text:style-name="nadrukvet">Ter inzage </text:span>
          </text:p>
            <text:p text:style-name="common-al">De ontwerp omgevingsvergunning met bijbehorende stukken liggen van <text:span text:style-name="nadrukvet">donderdag 28 augustus 2026 t/m</text:span> <text:span text:style-name="nadrukvet">woensdag 8 oktober 2026</text:span> voor eenieder ter inzage.</text:p>
            <text:p text:style-name="common-al">
            <text:span text:style-name="nadrukvet">Inzien</text:span>
          </text:p>
            <text:p text:style-name="common-al">De ontwerp omgevingsvergunning met bijbehorende stukken liggen ter inzage in het gemeentehuis in Hillegom, aan Hoofdstraat 115.</text:p>
            <text:p text:style-name="common-al"> Wij werken op afspraak. Wanneer u langs wilt komen om de ontwerp omgevingsvergunning in te zien, dan kunt u telefonisch een afspraak maken met Arie-Jan Schaap of Tijmen van Etten via het algemene telefoonnummer 14 0252.</text:p>
            <text:p text:style-name="common-al"> U kunt ook kijken op de landelijke voorziening (ruimtelijkeplannen.nl) door de volgende link: <text:a xlink:href="https://ruimtelijkeplannen.nl/web-roo/?planidn=NL.IMRO.0534.OMGVLeidsestrt154-ON01" xlink:type="simple">https://ruimtelijkeplannen.nl/web-roo/?planidn=NL.IMRO.0534.OMGVLeidsestrt154-ON01</text:a> via omgevingswet.overheid.nl/regels-op-de-kaart/document zoeken/ identificatienummer:<text:span text:style-name="nadrukcur"> NL.IMRO.0534.OMGVLeidsestrt154-on01 v</text:span>oor de authentieke digitale bestanden. </text:p>
            <text:p text:style-name="common-al">De IMRO-code van het plan is:<text:span text:style-name="nadrukcur"> NL.IMRO.0534.OMGVLeidsestrt154-on01.</text:span></text:p>
            <text:p text:style-name="common-al">
            <text:span text:style-name="nadrukcur">(N.B. Als er verschillen zijn tussen de analoge en digitale versie, is op grond van artikel 1.2.3 van het Besluit ruimtelijke ordening de digitale versie beslissend).</text:span>
          </text:p>
            <text:p text:style-name="common-al">
            <text:span text:style-name="nadrukvet">Zienswijzen  </text:span>
          </text:p>
            <text:p text:style-name="common-al">Binnen de termijn, dat de ontwerp omgevingsvergunning ter inzage ligt, kunt u schriftelijk of mondeling zienswijzen indienen bij het college van burgemeester en wethouders van Hillegom, Postbus 32, 2180AA Hillegom, tel. 14 0252, onder vermelding van zaaknummer Z2024-00001280. </text:p>
            <text:p text:style-name="common-al">
            <text:span text:style-name="nadrukvet">Informatie</text:span>
          </text:p>
            <text:p text:style-name="common-al">Voor vragen en informatie over het plan kunt u per mail contact opnemen met Tijmen van Etten (<text:a xlink:href="mailto:t.vanetten@hltsamen.nl" xlink:type="simple">t.vanetten@hltsamen.nl</text:a>) van team Planvorming, of Arie-Jan Schaap (<text:a xlink:href="mailto:a.schaap@hltsamen.nl" xlink:type="simple">a.schaap@hltsamen.nl</text:a>) van team Vergunningen. U kunt ook telefonisch contact opnemen via telefoonnummer 14 025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4041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 omgevingsvergunning ‘Leidsestraat 154’</meta:user-defined>
    <meta:user-defined meta:name="OVERHEIDop.datumEindeReactietermijn">2026-10-08</meta:user-defined>
    <meta:user-defined meta:name="OVERHEIDop.terinzageleggingBG">https://www.ruimtelijkeplannen.nl/web-roo/?planidn=NL.IMRO.0534.OMGVLeidsestrt154-on01</meta:user-defined>
    <meta:user-defined meta:name="DCTERMS.W3CDTF/DCTERMS.available">2026-08-27</meta:user-defined>
    <meta:user-defined meta:name="DCTERMS.W3CDTF/OVERHEIDop.jaargang">2026</meta:user-defined>
    <meta:user-defined meta:name="OVERHEIDop.publicationIssue">404112</meta:user-defined>
    <meta:user-defined meta:name="OVERHEIDop.GmbID/DC.identifier">gmb-2026-404112</meta:user-defined>
    <meta:user-defined meta:name="OVERHEIDop.versieInformatie"/>
  </office:meta>
</office:document-meta>
</file>