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reclame-uitingen op de locatie Terpstraat 1 Wieringerwerf, zaaknummer Z-636842</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reclame-uitingen op de locatie Terpstraat 1 Wieringerwerf.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4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41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reclame-uitingen op de locatie Terpstraat 1 Wieringerwerf, zaaknummer Z-636842</meta:user-defined>
    <meta:user-defined meta:name="DCTERMS.W3CDTF/DCTERMS.available">2026-08-27</meta:user-defined>
    <meta:user-defined meta:name="DCTERMS.W3CDTF/OVERHEIDop.jaargang">2026</meta:user-defined>
    <meta:user-defined meta:name="OVERHEIDop.publicationIssue">404108</meta:user-defined>
    <meta:user-defined meta:name="OVERHEIDop.GmbID/DC.identifier">gmb-2026-404108</meta:user-defined>
    <meta:user-defined meta:name="OVERHEIDop.versieInformatie"/>
  </office:meta>
</office:document-meta>
</file>