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wijderen schoorsteen, plaatsen nieuw kozijn en dakkapel, slopen draagmuur op de locatie Kievitsweg 11, 7384SV Wi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21 augustus 2026</text:p>
            <text:p text:style-name="common-al">Kenmerk: Z2026-00001537</text:p>
            <text:p text:style-name="common-al"/>
            <text:p text:style-name="common-al">
            <text:span text:style-name="nadrukvet">Procedure</text:span>
        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Meer weten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40410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537</meta:user-defined>
    <meta:user-defined meta:name="DCTERMS.abstract">Kievitsweg 11, 7384SV Wilp</meta:user-defined>
    <dc:language>nl</dc:language>
    <meta:user-defined meta:name="OVERHEIDop.locatietype/OVERHEIDop.gebiedsmarkering">Vlak</meta:user-defined>
    <meta:user-defined meta:name="DC.title">Aanvraag omgevingsvergunning voor het verwijderen schoorsteen, plaatsen nieuw kozijn en dakkapel, slopen draagmuur op de locatie Kievitsweg 11, 7384SV Wil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07</meta:user-defined>
    <meta:user-defined meta:name="OVERHEIDop.GmbID/DC.identifier">gmb-2026-404107</meta:user-defined>
    <meta:user-defined meta:name="OVERHEIDop.versieInformatie"/>
  </office:meta>
</office:document-meta>
</file>