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Kaagweg 69, 2157 LH, Abbenes, Maken van een uitweg, Datum verzonden: 25-08-2026, DSO-nummer: 2026081901306, Zaaknummer: 0394137277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409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727724</meta:user-defined>
    <meta:user-defined meta:name="DCTERMS.abstract">Uitweg Kaagweg 69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Haarlemmermeer, Verleende aanvraag omgevingsvergunning, Kaagweg 69, 2157 LH, Abbenes, Maken van een uitweg, Datum verzonden: 25-08-2026, DSO-nummer: 2026081901306, Zaaknummer: 039413727724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94</meta:user-defined>
    <meta:user-defined meta:name="OVERHEIDop.GmbID/DC.identifier">gmb-2026-404094</meta:user-defined>
    <meta:user-defined meta:name="OVERHEIDop.versieInformatie"/>
  </office:meta>
</office:document-meta>
</file>