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plaatsen van de uitrit op de locatie Molenweg 42 Slootdorp, zaaknummer Z-636405</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verplaatsen van de uitrit op de locatie Molenweg 42 Slootdorp.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3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40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verplaatsen van de uitrit op de locatie Molenweg 42 Slootdorp, zaaknummer Z-636405</meta:user-defined>
    <meta:user-defined meta:name="DCTERMS.W3CDTF/DCTERMS.available">2026-08-27</meta:user-defined>
    <meta:user-defined meta:name="DCTERMS.W3CDTF/OVERHEIDop.jaargang">2026</meta:user-defined>
    <meta:user-defined meta:name="OVERHEIDop.publicationIssue">404088</meta:user-defined>
    <meta:user-defined meta:name="OVERHEIDop.GmbID/DC.identifier">gmb-2026-404088</meta:user-defined>
    <meta:user-defined meta:name="OVERHEIDop.versieInformatie"/>
  </office:meta>
</office:document-meta>
</file>