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Zeezwaluwstraat 275, 2583 RR 's-Gravenhage, Vreugdevuur Duindorp</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C - Duindorp Vreugdevuur van 26 december 2026 tot en met 1 januari 2027</text:p>
            <text:p text:style-name="common-al"/>
            <text:p text:style-name="common-al">Ons kenmerk: VTH2026-6356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Zeezwaluwstraat 275, 2583 RR 's-Gravenhage, Vreugdevuur Duindorp</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0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3566</meta:user-defined>
    <meta:user-defined meta:name="DCTERMS.abstract">C - Duindorp Vreugdevuur van 26 december 2026 tot en met 1 januari 2027</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Zeezwaluwstraat 275, 2583 RR 's-Gravenhage, Vreugdevuur Duindorp</meta:user-defined>
    <meta:user-defined meta:name="DCTERMS.W3CDTF/DCTERMS.available">2026-08-27</meta:user-defined>
    <meta:user-defined meta:name="DCTERMS.W3CDTF/OVERHEIDop.jaargang">2026</meta:user-defined>
    <meta:user-defined meta:name="OVERHEIDop.publicationIssue">404087</meta:user-defined>
    <meta:user-defined meta:name="OVERHEIDop.GmbID/DC.identifier">gmb-2026-404087</meta:user-defined>
    <meta:user-defined meta:name="OVERHEIDop.versieInformatie"/>
  </office:meta>
</office:document-meta>
</file>