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deelfietskluis ten behoeve van het Mobipunt, op de locatie Molenvaart, naast nr. 17 Anna Paulowna, zaaknummer Z-636307</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deelfietskluis ten behoeve van het Mobipunt, op de locatie Molenvaart, naast nr. 17 Anna Paulowna.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2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40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deelfietskluis ten behoeve van het Mobipunt, op de locatie Molenvaart, naast nr. 17 Anna Paulowna, zaaknummer Z-636307</meta:user-defined>
    <meta:user-defined meta:name="DCTERMS.W3CDTF/DCTERMS.available">2026-08-27</meta:user-defined>
    <meta:user-defined meta:name="DCTERMS.W3CDTF/OVERHEIDop.jaargang">2026</meta:user-defined>
    <meta:user-defined meta:name="OVERHEIDop.publicationIssue">404082</meta:user-defined>
    <meta:user-defined meta:name="OVERHEIDop.GmbID/DC.identifier">gmb-2026-404082</meta:user-defined>
    <meta:user-defined meta:name="OVERHEIDop.versieInformatie"/>
  </office:meta>
</office:document-meta>
</file>