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J.J. Cremerplein 1-3 1054TE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realiseren van een balkon aan de achtergevel op de vierde verdieping.</text:p>
            <text:p text:style-name="common-al">Zaakadres: J.J. Cremerplein 1-3 1054TE Amsterdam</text:p>
            <text:p text:style-name="common-al">Datum ontvangst: 27-07-2026</text:p>
            <text:p text:style-name="common-al">Zaaknummer: Z2026-033326</text:p>
            <text:p text:style-name="common-al">DSO-nummer: 2026072701573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4080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08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08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3326</meta:user-defined>
    <meta:user-defined meta:name="DCTERMS.abstract">realiseren van een balkon aan de achtergevel op de vierde verdiep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J.J. Cremerplein 1-3 1054TE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080</meta:user-defined>
    <meta:user-defined meta:name="OVERHEIDop.GmbID/DC.identifier">gmb-2026-404080</meta:user-defined>
    <meta:user-defined meta:name="OVERHEIDop.versieInformatie"/>
  </office:meta>
</office:document-meta>
</file>