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melding van binnenwanden en het vervangen van kozijnen , aan van Spaenstraat 7, 6524HH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ontving de gemeente een sloopmelding voor sloopmelding van binnenwanden en het vervangen van kozijnen  aan van Spaenstraat 7, 6524HH Nijmegen. De melding is geregistreerd onder kenmerk Z2026-00004626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40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626</meta:user-defined>
    <meta:user-defined meta:name="DCTERMS.abstract">Betreft: Melding op locatie van Spaenstraat 7, 6524HH Nijmegen</meta:user-defined>
    <dc:language>nl</dc:language>
    <meta:user-defined meta:name="OVERHEIDop.locatietype/OVERHEIDop.gebiedsmarkering">Vlak</meta:user-defined>
    <meta:user-defined meta:name="DC.title">Melding sloopmelding van binnenwanden en het vervangen van kozijnen , aan van Spaenstraat 7, 6524HH Nijmeg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78</meta:user-defined>
    <meta:user-defined meta:name="OVERHEIDop.GmbID/DC.identifier">gmb-2026-404078</meta:user-defined>
    <meta:user-defined meta:name="OVERHEIDop.versieInformatie"/>
  </office:meta>
</office:document-meta>
</file>