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woning op de locatie Meerenstraat tussen woning 7 en 9  zaaknummer ODR2612187</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bouwen van een woning aan de Meerenstraat tussen woning 7 en 9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4 augustus 2026. De gemeente neemt daarover waarschijnlijk 19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4040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bouwen van een woning op de locatie Meerenstraat tussen woning 7 en 9  zaaknummer ODR2612187</meta:user-defined>
    <meta:user-defined meta:name="DCTERMS.W3CDTF/DCTERMS.available">2026-08-27</meta:user-defined>
    <meta:user-defined meta:name="DCTERMS.W3CDTF/OVERHEIDop.jaargang">2026</meta:user-defined>
    <meta:user-defined meta:name="OVERHEIDop.publicationIssue">404077</meta:user-defined>
    <meta:user-defined meta:name="OVERHEIDop.GmbID/DC.identifier">gmb-2026-404077</meta:user-defined>
    <meta:user-defined meta:name="OVERHEIDop.versieInformatie"/>
  </office:meta>
</office:document-meta>
</file>