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24341ieed35cc4-af96-4c25-b19f-33e85796b94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Vosmaerlaan 24</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176 (gedeeltelijk) ter grootte van ca 42 vierkante meter te verhuren aan de eigenaar van de aangrenzende woning aan <text:span text:style-name="nadrukvet">Vosmaerlaan 24, 1702GG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10mm" svg:height="160.3mm"><draw:image xlink:href="Pictures/Schermafbeelding2026-08-25124341ieed35cc4-af96-4c25-b19f-33e85796b94b.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07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huur snippergroen nabij Vosmaerlaan 24</meta:user-defined>
    <meta:user-defined meta:name="DCTERMS.W3CDTF/DCTERMS.available">2026-08-28</meta:user-defined>
    <meta:user-defined meta:name="DCTERMS.W3CDTF/OVERHEIDop.jaargang">2026</meta:user-defined>
    <meta:user-defined meta:name="OVERHEIDop.externeBijlage">Vosmaerlaan 24|exb-2026-30248</meta:user-defined>
    <meta:user-defined meta:name="OVERHEIDop.publicationIssue">404076</meta:user-defined>
    <meta:user-defined meta:name="OVERHEIDop.GmbID/DC.identifier">gmb-2026-404076</meta:user-defined>
    <meta:user-defined meta:name="OVERHEIDop.versieInformatie"/>
  </office:meta>
</office:document-meta>
</file>