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toestaan van het restaurant op West op de begane grond aan de Stadionplein 9, 8914 BX Leeuwarden (OV-2025-026534)</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toestaan van het restaurant op West op de begane grond aan de Stadionplein 9, 8914 BX Leeuwarden. Bij ons geregistreerd onder kenmerk: OV-2025-026534. De verzenddatum van de omgevingsvergunning is 25-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40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5-026534</meta:user-defined>
    <dc:language>nl</dc:language>
    <meta:user-defined meta:name="OVERHEIDop.locatietype/OVERHEIDop.gebiedsmarkering">Punt</meta:user-defined>
    <meta:user-defined meta:name="DC.title">Verleende omgevingsvergunning voor toestaan van het restaurant op West op de begane grond aan de Stadionplein 9, 8914 BX Leeuwarden (OV-2025-026534)</meta:user-defined>
    <meta:user-defined meta:name="DCTERMS.W3CDTF/DCTERMS.available">2026-08-27</meta:user-defined>
    <meta:user-defined meta:name="DCTERMS.W3CDTF/OVERHEIDop.jaargang">2026</meta:user-defined>
    <meta:user-defined meta:name="OVERHEIDop.publicationIssue">404074</meta:user-defined>
    <meta:user-defined meta:name="OVERHEIDop.GmbID/DC.identifier">gmb-2026-404074</meta:user-defined>
    <meta:user-defined meta:name="OVERHEIDop.versieInformatie"/>
  </office:meta>
</office:document-meta>
</file>